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tijdelijk plaatsen van een mobiele batterij t.b.v. renovatie van 52 woningen (Juli 2026 t/m april 2027) aan Kraanvogelweg ongenummerd naast nr 50 in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18-08-2026 een omgevingsvergunning verleend. De gemeente geeft hiermee toestemming voor het tijdelijk plaatsen van een mobiele batterij t.b.v. renovatie van 52 woningen (Juli 2026 t/m april 2027) aan Kraanvogelweg ongenummerd naast nr 50 in Eersel . Het kenmerk van de gemeente voor deze zaak is 0770903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39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034</meta:user-defined>
    <meta:user-defined meta:name="DCTERMS.abstract">tijdelijk plaatsen van een mobiele batterij t.b.v. renovatie van 52 woningen (Juli 2026 t/m april 2027)</meta:user-defined>
    <dc:language>nl</dc:language>
    <meta:user-defined meta:name="OVERHEIDop.locatietype/OVERHEIDop.gebiedsmarkering">Vlak</meta:user-defined>
    <meta:user-defined meta:name="DC.title">Vergunning voor het tijdelijk plaatsen van een mobiele batterij t.b.v. renovatie van 52 woningen (Juli 2026 t/m april 2027) aan Kraanvogelweg ongenummerd naast nr 50 in Eersel</meta:user-defined>
    <meta:user-defined meta:name="DCTERMS.W3CDTF/DCTERMS.available">2026-08-20</meta:user-defined>
    <meta:user-defined meta:name="DCTERMS.W3CDTF/OVERHEIDop.jaargang">2026</meta:user-defined>
    <meta:user-defined meta:name="OVERHEIDop.publicationIssue">393963</meta:user-defined>
    <meta:user-defined meta:name="OVERHEIDop.GmbID/DC.identifier">gmb-2026-393963</meta:user-defined>
    <meta:user-defined meta:name="OVERHEIDop.versieInformatie"/>
  </office:meta>
</office:document-meta>
</file>