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bardastraat 23, 4463VZ Goes - Aanvraag omgevingsvergunning voor het plaatsen van een overkapping met zonneterras en schuu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7 augustus 2026 een aanvraag hebben ontvangen voor een omgevingsvergunning op de locatie Albardastraat 23, 4463VZ Goes. De aanvraag is geregistreerd onder zaaknummer Z2026-00005566. De aanvraag betreft:</text:p>
            <text:p text:style-name="common-al">het plaatsen van een overkapping met zonneterras en schuur</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39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566</meta:user-defined>
    <meta:user-defined meta:name="DCTERMS.abstract">Albardastraat 23, 4463VZ Goes - Aanvraag omgevingsvergunning voor het plaatsen van een overkapping met zonneterras en schuur</meta:user-defined>
    <dc:language>nl</dc:language>
    <meta:user-defined meta:name="OVERHEIDop.locatietype/OVERHEIDop.gebiedsmarkering">Vlak</meta:user-defined>
    <meta:user-defined meta:name="DC.title">Albardastraat 23, 4463VZ Goes - Aanvraag omgevingsvergunning voor het plaatsen van een overkapping met zonneterras en schuur</meta:user-defined>
    <meta:user-defined meta:name="DCTERMS.W3CDTF/DCTERMS.available">2026-08-20</meta:user-defined>
    <meta:user-defined meta:name="DCTERMS.W3CDTF/OVERHEIDop.jaargang">2026</meta:user-defined>
    <meta:user-defined meta:name="OVERHEIDop.publicationIssue">393960</meta:user-defined>
    <meta:user-defined meta:name="OVERHEIDop.GmbID/DC.identifier">gmb-2026-393960</meta:user-defined>
    <meta:user-defined meta:name="OVERHEIDop.versieInformatie"/>
  </office:meta>
</office:document-meta>
</file>