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Overtoom 427 Amsterdam , 8 meter richting 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51678</text:p>
            <text:p text:style-name="common-al">DSO nummer: 2026081200474</text:p>
            <text:p text:style-name="common-al">Ontvangstdatum melding: 12-08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95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5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5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1678</meta:user-defined>
    <meta:user-defined meta:name="DCTERMS.abstract">251035851-1 Overtoom 439 e.o. (Vondelparkbuurt) Amsterdam (o.w.) 1</meta:user-defined>
    <dc:language>nl</dc:language>
    <meta:user-defined meta:name="OVERHEIDop.locatietype/OVERHEIDop.gebiedsmarkering">Vlak</meta:user-defined>
    <meta:user-defined meta:name="DC.title">Melding graven bodem - Nabij Overtoom 427 Amsterdam , 8 meter richting oost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957</meta:user-defined>
    <meta:user-defined meta:name="OVERHEIDop.GmbID/DC.identifier">gmb-2026-393957</meta:user-defined>
    <meta:user-defined meta:name="OVERHEIDop.versieInformatie"/>
  </office:meta>
</office:document-meta>
</file>