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berk, van Wassenaerlaan 3, 7218AT Al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8 augustus 2026 de volgende aanvraag voor een Omgevingsvergunning hebben ontvangen:</text:p>
            <text:p text:style-name="common-al">van Wassenaerlaan 3, 7218AT Almen, het kappen van een berk, Z2026-01258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39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58</meta:user-defined>
    <meta:user-defined meta:name="DCTERMS.abstract">Z2026-01258 van Wassenaerlaan 3, 7218AT Almen</meta:user-defined>
    <dc:language>nl</dc:language>
    <meta:user-defined meta:name="OVERHEIDop.locatietype/OVERHEIDop.gebiedsmarkering">Punt</meta:user-defined>
    <meta:user-defined meta:name="DC.title">Aanvraag Omgevingsvergunning voor het kappen van een berk, van Wassenaerlaan 3, 7218AT Alm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946</meta:user-defined>
    <meta:user-defined meta:name="OVERHEIDop.GmbID/DC.identifier">gmb-2026-393946</meta:user-defined>
    <meta:user-defined meta:name="OVERHEIDop.versieInformatie"/>
  </office:meta>
</office:document-meta>
</file>