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een container van 11 augustus 2026 tot en met 28 augustus 2026, op de parkeerplaats nabij Duyncroft 2, 1902 BD Castricum, verzenddatum 18 augustus 2026 (Z2026-0000711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394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4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4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7110</meta:user-defined>
    <meta:user-defined meta:name="DCTERMS.abstract">plaatsen bouwcontainer parkeerplaats Duyncroft (verlenging)parkeerplaats Duyncroft Castricum, verzenddatum 18 augustus 2026 (Z2026-00007110)</meta:user-defined>
    <dc:language>nl</dc:language>
    <meta:user-defined meta:name="OVERHEIDop.locatietype/OVERHEIDop.gebiedsmarkering">Punt</meta:user-defined>
    <meta:user-defined meta:name="DC.title">Verleende vergunning voor het plaatsen van een container van 11 augustus 2026 tot en met 28 augustus 2026, op de parkeerplaats nabij Duyncroft 2, 1902 BD Castricum, verzenddatum 18 augustus 2026 (Z2026-00007110)</meta:user-defined>
    <meta:user-defined meta:name="DCTERMS.W3CDTF/DCTERMS.available">2026-08-20</meta:user-defined>
    <meta:user-defined meta:name="DCTERMS.W3CDTF/OVERHEIDop.jaargang">2026</meta:user-defined>
    <meta:user-defined meta:name="OVERHEIDop.publicationIssue">393942</meta:user-defined>
    <meta:user-defined meta:name="OVERHEIDop.GmbID/DC.identifier">gmb-2026-393942</meta:user-defined>
    <meta:user-defined meta:name="OVERHEIDop.versieInformatie"/>
  </office:meta>
</office:document-meta>
</file>