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Heistraat 6, 5087 TJ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realiseren aanbouw en veranda, Heistraat 6, 5087 TJ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Heistraat 6, 5087 TJ Diessen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realiseren aanbouw en veranda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15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087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activiteit (omgevingsplan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39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808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Heistraat 6, 5087 TJ Diess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41</meta:user-defined>
    <meta:user-defined meta:name="OVERHEIDop.GmbID/DC.identifier">gmb-2026-393941</meta:user-defined>
    <meta:user-defined meta:name="OVERHEIDop.versieInformatie"/>
  </office:meta>
</office:document-meta>
</file>