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Prins Hendrik Zanddijk, locatie dijk tussen Oudeschild en ’t Hornt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Prins Hendrik Zanddijk, locatie dijk tussen Oudeschild en ’t Horntje: zaaknummer 3771209 Vervanging en verplaatsing informatiepanelen (verzonden op 17 augustus 2026):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94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71209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Verleend - Prins Hendrik Zanddijk, locatie dijk tussen Oudeschild en ’t Horntje</meta:user-defined>
    <meta:user-defined meta:name="OVERHEIDop.datumEindeReactietermijn">2026-09-28</meta:user-defined>
    <meta:user-defined meta:name="OVERHEIDop.TilID/OVERHEIDop.terinzageleggingOP">til-2026-32953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940</meta:user-defined>
    <meta:user-defined meta:name="OVERHEIDop.GmbID/DC.identifier">gmb-2026-393940</meta:user-defined>
    <meta:user-defined meta:name="OVERHEIDop.versieInformatie"/>
  </office:meta>
</office:document-meta>
</file>