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Lisserdijk 55 Buitenkaag , 22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V. PWN Waterleidingbedrijf Noord-Holland</text:p>
            <text:p text:style-name="common-al">Zaaknummer: OD2026-0051178</text:p>
            <text:p text:style-name="common-al">DSO nummer: 2026081000938</text:p>
            <text:p text:style-name="common-al">Ontvangstdatum melding: 10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39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178</meta:user-defined>
    <meta:user-defined meta:name="DCTERMS.abstract">PM-26-13916 DWL.001981 Lisserdijk eo, 2158LW, Buitenkaag 1</meta:user-defined>
    <dc:language>nl</dc:language>
    <meta:user-defined meta:name="OVERHEIDop.locatietype/OVERHEIDop.gebiedsmarkering">Vlak</meta:user-defined>
    <meta:user-defined meta:name="DC.title">Melding graven bodem - Nabij Lisserdijk 55 Buitenkaag , 22 meter richting noordwe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39</meta:user-defined>
    <meta:user-defined meta:name="OVERHEIDop.GmbID/DC.identifier">gmb-2026-393939</meta:user-defined>
    <meta:user-defined meta:name="OVERHEIDop.versieInformatie"/>
  </office:meta>
</office:document-meta>
</file>