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, het splitsen en verbouwen van een bestaande woonboerderij, Dorpsstraat 95 A, 7948 BN Nije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maakt bekend dat zij in het kader van de Omgevingswet heeft besloten voor de volgende aanvraag de beslistermijn te verlengen met een termijn van maximaal zes weken:</text:p>
            <text:p text:style-name="common-al"/>
            <text:p text:style-name="common-al">Voor: het splitsen en verbouwen van een bestaande woonboerderij (gewijzigd uitvoeren)</text:p>
            <text:p text:style-name="common-al">Locatie: Dorpsstraat 95 A, 7948 BN Nijeveen, Dorpsstraat 95, 7948 BN Nijeveen</text:p>
            <text:p text:style-name="common-al">
            
          </text:p>
            <text:p text:style-name="common-al">De beslistermijn is verlengd vanwege het besluitvormingsproces. Door dit besluit is de nieuwe uiterste beslisdatum 01-10-2026.</text:p>
            <text:p text:style-name="common-al">
            
          </text:p>
            <text:p text:style-name="last-al">Tegen deze mededeling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ppel</text:p>
            </table:table-cell>
            <table:table-cell office:value-type="string" table:style-name="header.C">
              <text:p text:style-name="headerright"><text:span text:style-name="nr">Nr. 39393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3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3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pp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ppel</meta:user-defined>
    <meta:user-defined meta:name="OVERHEID.Gemeente/OVERHEID.authority">Mepp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661072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verlenging beslistermijn, het splitsen en verbouwen van een bestaande woonboerderij, Dorpsstraat 95 A, 7948 BN Nijeve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36</meta:user-defined>
    <meta:user-defined meta:name="OVERHEIDop.GmbID/DC.identifier">gmb-2026-393936</meta:user-defined>
    <meta:user-defined meta:name="OVERHEIDop.versieInformatie"/>
  </office:meta>
</office:document-meta>
</file>