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anderijnstraat 15-H 1055B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een berging op begane grond tot woning, maken van een uitbouw en maken van een dakterras op de eerste verdieping</text:p>
            <text:p text:style-name="common-al">Zaakadres: Sanderijnstraat 15-H 1055BN Amsterdam</text:p>
            <text:p text:style-name="common-al">Datum ontvangst: 08-07-2026</text:p>
            <text:p text:style-name="common-al">Zaaknummer: Z2026-030212</text:p>
            <text:p text:style-name="common-al">DSO-nummer: 202607080151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93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212</meta:user-defined>
    <meta:user-defined meta:name="DCTERMS.abstract">omzetten van een berging op begane grond tot woning, maken van een uitbouw en maken van een dakterras op de eerst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anderijnstraat 15-H 1055B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34</meta:user-defined>
    <meta:user-defined meta:name="OVERHEIDop.GmbID/DC.identifier">gmb-2026-393934</meta:user-defined>
    <meta:user-defined meta:name="OVERHEIDop.versieInformatie"/>
  </office:meta>
</office:document-meta>
</file>