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Ontheffing voor het stoken van vuur vanwege landschapsonderhoud aan kadastraal bekend WTM00, sectie K, nummer 159 (Julianastraat 18) te E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ILIEU</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4">
                    <text:p text:style-name="table_al">
                      <text:span text:style-name="nadrukvet">
                        <text:span text:style-name="nadrukvet">Ontheffing stookverbod</text:span>
                      </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Kadastraal bekend WTM00, sectie K, nummer 159 (Julianastraat 18 in Epen)</text:span> </text:p>
                  </table:table-cell>
                  <table:table-cell table:style-name="entry" table:number-rows-spanned="1" table:number-columns-spanned="1">
                    <text:p text:style-name="table_al">Permanente ontheffing op het verbod stoken van vuur vanwege landschapsonderhoud</text:p>
                  </table:table-cell>
                  <table:table-cell table:style-name="entry" table:number-rows-spanned="1" table:number-columns-spanned="1">
                    <text:p text:style-name="table_al">22 juli 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93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3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3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Perceel</meta:user-defined>
    <meta:user-defined meta:name="DC.title">Ontheffing voor het stoken van vuur vanwege landschapsonderhoud aan kadastraal bekend WTM00, sectie K, nummer 159 (Julianastraat 18) te Epen</meta:user-defined>
    <meta:user-defined meta:name="DCTERMS.W3CDTF/DCTERMS.available">2026-08-21</meta:user-defined>
    <meta:user-defined meta:name="DCTERMS.W3CDTF/OVERHEIDop.jaargang">2026</meta:user-defined>
    <meta:user-defined meta:name="OVERHEIDop.publicationIssue">393932</meta:user-defined>
    <meta:user-defined meta:name="OVERHEIDop.GmbID/DC.identifier">gmb-2026-393932</meta:user-defined>
    <meta:user-defined meta:name="OVERHEIDop.versieInformatie"/>
  </office:meta>
</office:document-meta>
</file>