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sterveld, omgevingsvergunning Uitgebreid voor splitsen en verbouwen van een rijksmonument en de bouw van een schuur aan Leggeloo 41 in Dwingeloo, zaaknummer Z2025017273</text:p>
      <text:section text:name="zakelijke-mededeling_id1-3-2" text:style-name="zakelijke-mededeling">
        <text:section text:name="zakelijke-mededeling-tekst_id1-3-2-1" text:style-name="zakelijke-mededeling-tekst">
          <text:section text:name="tekst_id1-3-2-1-1" text:style-name="tekst">
            <text:p text:style-name="common-al">De Gemeente Westerveld heeft een omgevingsvergunning Uitgebreid verleend. De gemeente geeft hiermee toestemming voor het splitsen en verbouwen van een rijksmonument en de bouw van een schuur aan Leggeloo 41, 7991 PZ in Dwingeloo (verzenddatum: 18-08-2026 en zaaknummer Z2025017273).</text:p>
            <text:p text:style-name="common-al">
            
          </text:p>
            <text:p text:style-name="common-al">Met dit bericht laten wij weten dat er iets verandert in uw omgeving. U kunt nu reageren als u het hier niet mee eens bent.</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Westerveld, College van burgemeester en wethouders, Postbus 50, 7970 AB Havelte.</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text:a>indienen. Daarvoor moet u wel beschikken over een elektronische handtekening (DigiD).</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39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17273</meta:user-defined>
    <dc:language>nl</dc:language>
    <meta:user-defined meta:name="OVERHEIDop.locatietype/OVERHEIDop.gebiedsmarkering">Punt</meta:user-defined>
    <meta:user-defined meta:name="DC.title">Gemeente Westerveld, omgevingsvergunning Uitgebreid voor splitsen en verbouwen van een rijksmonument en de bouw van een schuur aan Leggeloo 41 in Dwingeloo, zaaknummer Z2025017273</meta:user-defined>
    <meta:user-defined meta:name="DCTERMS.W3CDTF/DCTERMS.available">2026-08-20</meta:user-defined>
    <meta:user-defined meta:name="DCTERMS.W3CDTF/OVERHEIDop.jaargang">2026</meta:user-defined>
    <meta:user-defined meta:name="OVERHEIDop.publicationIssue">393927</meta:user-defined>
    <meta:user-defined meta:name="OVERHEIDop.GmbID/DC.identifier">gmb-2026-393927</meta:user-defined>
    <meta:user-defined meta:name="OVERHEIDop.versieInformatie"/>
  </office:meta>
</office:document-meta>
</file>