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Straat BBQ Enterij 1 t/m 45 op 29 augustus 2026 aan tussen Enterij 23-25, Boskoop</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18-08-2026 een evenementenvergunning verleend. De gemeente geeft hiermee toestemming voor het evenement Straat BBQ Enterij 1 t/m 45 op 29 augustus 2026 op de locatie tussen Enterij 23-25, Boskoop, geregistreerd onder nr. 04843958268.</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text:p>
            <text:p text:style-name="common-al">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392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2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2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lphen aan den Rijn</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4843958268</meta:user-defined>
    <dc:language>nl</dc:language>
    <meta:user-defined meta:name="OVERHEIDop.locatietype/OVERHEIDop.gebiedsmarkering">Vlak</meta:user-defined>
    <meta:user-defined meta:name="DC.title">Verleende evenementenvergunning voor Straat BBQ Enterij 1 t/m 45 op 29 augustus 2026 aan tussen Enterij 23-25, Boskoop</meta:user-defined>
    <meta:user-defined meta:name="DCTERMS.W3CDTF/DCTERMS.available">2026-08-20</meta:user-defined>
    <meta:user-defined meta:name="DCTERMS.W3CDTF/OVERHEIDop.jaargang">2026</meta:user-defined>
    <meta:user-defined meta:name="OVERHEIDop.publicationIssue">393926</meta:user-defined>
    <meta:user-defined meta:name="OVERHEIDop.GmbID/DC.identifier">gmb-2026-393926</meta:user-defined>
    <meta:user-defined meta:name="OVERHEIDop.versieInformatie"/>
  </office:meta>
</office:document-meta>
</file>