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ieter Aertszstraat 36-1 1073S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mzetten van de berging op de vierde verdieping in een verblijfsruimte en het bij de woning op de eerste verdieping betrekken van deze ruimte, ...</text:p>
            <text:p text:style-name="common-al">Zaakadres: Pieter Aertszstraat 36-1 1073SN Amsterdam</text:p>
            <text:p text:style-name="common-al">Datum ontvangst: 16-06-2026</text:p>
            <text:p text:style-name="common-al">Zaaknummer: Z2026-026258</text:p>
            <text:p text:style-name="common-al">DSO-nummer: 202606160017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92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2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2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6258</meta:user-defined>
    <meta:user-defined meta:name="DCTERMS.abstract">omzetten van de berging op de vierde verdieping in een verblijfsruimte en het bij de woning op de eerste verdieping betrekken van deze ruimte, ..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Pieter Aertszstraat 36-1 1073S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922</meta:user-defined>
    <meta:user-defined meta:name="OVERHEIDop.GmbID/DC.identifier">gmb-2026-393922</meta:user-defined>
    <meta:user-defined meta:name="OVERHEIDop.versieInformatie"/>
  </office:meta>
</office:document-meta>
</file>