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afwijken van regels in het Omgevingsplan voor het demonteren van voertuigen, Reeverweg 27b, 7217TA Har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17 augustus 2026 de volgende aanvraag voor een Omgevingsvergunning hebben ontvangen:</text:p>
            <text:p text:style-name="common-al">Reeverweg 27b, 7217TA Harfsen, het afwijken van regels in het Omgevingsplan voor het demonteren van voertuigen, Z2026-01248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9392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1248</meta:user-defined>
    <meta:user-defined meta:name="DCTERMS.abstract">Z2026-01248 Reeverweg 27b, 7217TA Harfsen</meta:user-defined>
    <dc:language>nl</dc:language>
    <meta:user-defined meta:name="OVERHEIDop.locatietype/OVERHEIDop.gebiedsmarkering">Vlak</meta:user-defined>
    <meta:user-defined meta:name="DC.title">Aanvraag Omgevingsvergunning voor het afwijken van regels in het Omgevingsplan voor het demonteren van voertuigen, Reeverweg 27b, 7217TA Harfs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3921</meta:user-defined>
    <meta:user-defined meta:name="OVERHEIDop.GmbID/DC.identifier">gmb-2026-393921</meta:user-defined>
    <meta:user-defined meta:name="OVERHEIDop.versieInformatie"/>
  </office:meta>
</office:document-meta>
</file>