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verplaatsen van de in het weiland geplaatste zonnepanelen, naar een ander deel van het weiland, Rhienderensestraat 30,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verplaatsen van de in het weiland geplaatste zonnepanelen, naar een ander deel van het weiland, Rhienderensestraat 30, Hall.</text:span>
          </text:p>
            <text:p text:style-name="common-al"/>
            <text:p text:style-name="common-al"/>
            <text:p text:style-name="common-al">
            <text:span text:style-name="nadrukvet">Kenmerk:</text:span> OW 2026-1596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4-08-2026</text:p>
            <text:p text:style-name="common-al">
            <text:span text:style-name="nadrukvet">Omschrijving:</text:span> het verplaatsen van de in het weiland geplaatste zonnepanelen, naar een ander deel van het weiland</text:p>
            <text:p text:style-name="common-al">
            <text:span text:style-name="nadrukvet">Locatie:</text:span> Rhienderensestraat 30, Hall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939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96</meta:user-defined>
    <meta:user-defined meta:name="DCTERMS.abstract">Gemeente Brummen - Ingediende aanvraag omgevingsvergunning,  het verplaatsen van de in het weiland geplaatste zonnepanelen, naar een ander deel van het weiland, Rhienderensestraat 30, Hall.</meta:user-defined>
    <dc:language>nl</dc:language>
    <meta:user-defined meta:name="OVERHEIDop.locatietype/OVERHEIDop.gebiedsmarkering">Adres</meta:user-defined>
    <meta:user-defined meta:name="DC.title">Gemeente Brummen - Ingediende aanvraag omgevingsvergunning, het verplaatsen van de in het weiland geplaatste zonnepanelen, naar een ander deel van het weiland, Rhienderensestraat 30, Hal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17</meta:user-defined>
    <meta:user-defined meta:name="OVERHEIDop.GmbID/DC.identifier">gmb-2026-393917</meta:user-defined>
    <meta:user-defined meta:name="OVERHEIDop.versieInformatie"/>
  </office:meta>
</office:document-meta>
</file>