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Koopzondag Springkussenfestival, Markt, Nieuwe Markt, Oelemarkt, Langstraat, Stationsstraat, Maasstraat, van Berlostraat, Muntpromenade, Muntpassage en Hoogstraat te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Koopzondag Springkussenfestival op locaties Markt perceel O 2156 Weert, Nieuwe Markt perceel O 2552 Weert, Oelemarkt perceel O 1925 Weert, Langstraat, Stationsstraat, Maasstraat, van Berlostraat, Muntpromenade, Muntpassage en Hoogstraat.</text:p>
            <text:p text:style-name="common-al">Het evenement Koopzondag Springkussenfestival, Markt, Nieuwe Markt, Oelemarkt, Langstraat, Stationsstraat, Maasstraat, van Berlostraat, Muntpromenade, Muntpassage en Hoogstraat te Weert, vindt plaats op <text:span text:style-name="nadrukcur"><text:span text:style-name="nadrukvet">30 augustus 2026</text:span></text:span> van <text:span text:style-name="nadrukcur"><text:span text:style-name="nadrukvet">13.00</text:span></text:span> uur tot en met <text:span text:style-name="nadrukcur"><text:span text:style-name="nadrukvet">17.00</text:span></text:span> uur. De evenementenvergunning is geregistreerd onder zaaknummer Z2026-00001558. Het besluit is op 16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939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558</meta:user-defined>
    <meta:user-defined meta:name="DCTERMS.abstract">Betreft:  Besluit op locatie Markt perceel O 2156 Weert, Nieuwe Markt perceel O 2552 Weert, Oelemarkt perceel O 1925 Weert, Langstraat, Stationstraat, Maasstraat, van Berlostraat, Muntpromenade, Muntpassage en Hoogstraat </meta:user-defined>
    <dc:language>nl</dc:language>
    <meta:user-defined meta:name="OVERHEIDop.locatietype/OVERHEIDop.gebiedsmarkering">Vlak</meta:user-defined>
    <meta:user-defined meta:name="DC.title">Toestemming voor Koopzondag Springkussenfestival, Markt, Nieuwe Markt, Oelemarkt, Langstraat, Stationsstraat, Maasstraat, van Berlostraat, Muntpromenade, Muntpassage en Hoogstraat te Wee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16</meta:user-defined>
    <meta:user-defined meta:name="OVERHEIDop.GmbID/DC.identifier">gmb-2026-393916</meta:user-defined>
    <meta:user-defined meta:name="OVERHEIDop.versieInformatie"/>
  </office:meta>
</office:document-meta>
</file>