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11325i3d15006f-159d-44dd-a98b-6e76d76a11b0.png" manifest:media-type="image/png"/>
  <manifest:file-entry manifest:full-path="Pictures/Schermafbeelding2026-08-18114559i2fe0c702-85e3-4809-a20c-43c82b72bf5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handicaptenparkeerplaats op kenteken aan Stephanusstraat en het aanwijzen van een gehandicaptenparkeerplaats op kenteken aan Nieuwstraat te Helmond</text:p>
      <text:section text:name="regeling_id1-3-2" text:style-name="regeling">
        <text:section text:name="aanhef_id1-3-2-1" text:style-name="aanhef">
          <text:section text:name="context_id1-3-2-1-1" text:style-name="context">
            <text:p text:style-name="context.al">Zaaknummer: 53151447</text:p>
            <text:p text:style-name="context.al">Documentnummer: 53151448</text:p>
            <text:p text:style-name="context.al">Datum besluit: 22-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de bestaande gehandicaptenparkeerplaats op kenteken, behorende bij een bewoner, te verplaatsen van de Stephanusstraat naar de Nieuw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het realiseren of verplaatsen van een gehandicaptenparkeerplaats op kenteken;</text:p>
              </text:list-item>
              <text:list-item text:style-override="id1-3-2-1-3-11-2">
                <text:number>-</text:number>
                <text:p text:style-name="al"> de houder van de gehandicaptenparkeerplaats op kenteken heeft verzocht de bestaande gehandicaptenparkeerplaats te verplaatsen van de Stephanusstraat naar de Nieuwstraat, omdat de parkeerplaats in de directe omgeving van de huidige woning gewenst is;</text:p>
              </text:list-item>
              <text:list-item text:style-override="id1-3-2-1-3-11-3">
                <text:number>-</text:number>
                <text:p text:style-name="al"> de aanvrager nog steeds voldoet aan de voorwaarden voor een gehandicaptenparkeerplaats op kenteken, waaronder het beschikken over een geldige gehandicaptenparkeerkaart en het ontbreken van een geschikte parkeergelegenheid op eigen terrein;</text:p>
              </text:list-item>
              <text:list-item text:style-override="id1-3-2-1-3-11-4">
                <text:number>-</text:number>
                <text:p text:style-name="al"> de nieuwe locatie in de Nieuwstraat geschikt is voor het aanwijzen van een gehandicaptenparkeerplaats op kenteken;</text:p>
              </text:list-item>
              <text:list-item text:style-override="id1-3-2-1-3-11-5">
                <text:number>-</text:number>
                <text:p text:style-name="al"> het bestaande verkeersbesluit met kenmerk VKB 26851, waarbij een gehandicaptenparkeerplaats op kenteken in de Stephanusstraat is aangewezen, dient te worden ingetrokken, zodat de gehandicaptenparkeerplaats op die locatie komt te vervallen;</text:p>
              </text:list-item>
              <text:list-item text:style-override="id1-3-2-1-3-11-6">
                <text:number>-</text:number>
                <text:p text:style-name="al"> De gehandicaptenparkeerplaats zoals weergegeven in de kaartbijlage van dit verkeersbesluit is gelegen op gronden die in eigendom zijn van en in beheer en onderhoud zijn bij de gemeente Helmond.</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Nieuw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Nieuwstraat. De gehandicaptenparkeerplaats heeft derhalve weinig gevolgen voor de parkeerdruk in de buurt. </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Verkeersbesluit VKB 26851, waarbij een gehandicaptenparkeerplaats op kenteken in de Stephanusstraat is aangewezen, in te trekken.</text:p>
              </text:list-item>
              <text:list-item text:style-override="id1-3-2-2-1-3-2">
                <text:number>2.</text:number>
                <text:p text:style-name="al">Door het plaatsen van verkeersbord E6 van Bijlage I van het RVV 1990, voorzien van onderbord OB309 met daarop aangegeven het kenteken van het bij de aanvrager in gebruik zijnde motorvoertuig, in de Nieuwstraat een gehandicaptenparkeerplaats op kenteken vast te stellen; </text:p>
              </text:list-item>
              <text:list-item text:style-override="id1-3-2-2-1-3-3">
                <text:number>3.</text:number>
                <text:p text:style-name="al">Genoemde verkeersmaatregel uit te voeren zoals aangegeven op de bij dit besluit behorende bijlage met bebordingtekening; </text:p>
              </text:list-item>
              <text:list-item text:style-override="id1-3-2-2-1-3-4">
                <text:number>4.</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51449</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56 GPP Nieuwstraat</text:span>
        </text:p>
          <text:p text:style-name="bezwaarschrift_al">
          <draw:frame><draw:text-box><text:section text:name="plaatje_id1-3-2-4-12-1" text:style-name="plaatje">
            <text:p text:style-name="illustratie_id1-3-2-4-12-1-1"><draw:frame draw:style-name="illustratie_id1-3-2-4-12-1-1" text:anchor-type="paragraph" svg:width="150mm" svg:height="75.19999999999999mm"><draw:image xlink:href="Pictures/Schermafbeelding2026-08-18111325i3d15006f-159d-44dd-a98b-6e76d76a11b0.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2mm"><draw:image xlink:href="Pictures/Schermafbeelding2026-08-18114559i2fe0c702-85e3-4809-a20c-43c82b72bf59.png" xlink:type="simple"/></draw:frame></text:p>
          </text:section></draw:text-box></draw:frame>
        </text:p>
          <text:p text:style-name="bezwaarschrift_al">Datum: 15-07-2026</text:p>
          <text:p text:style-name="bezwaarschrift_al">Zaaknummer: 53151447</text:p>
          <text:p text:style-name="bezwaarschrift_al">Documentnummer: 53151448</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39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intrekken en aanwijzen van een gehandicaptenparkeerplaats op kenteken  - aan Stephanusstraat en Nieuw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51447</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DC.title">Verkeersbesluit voor het intrekken van een gehandicaptenparkeerplaats op kenteken aan Stephanusstraat en het aanwijzen van een gehandicaptenparkeerplaats op kenteken aan Nieuwstraat te Helmond</meta:user-defined>
    <meta:user-defined meta:name="DCTERMS.W3CDTF/DCTERMS.available">2026-08-20</meta:user-defined>
    <meta:user-defined meta:name="OVERHEIDop.externeBijlage">Bijlage|exb-2026-29442</meta:user-defined>
    <meta:user-defined meta:name="OVERHEIDop.externeBijlage">Politieadvies|exb-2026-29443</meta:user-defined>
    <meta:user-defined meta:name="DCTERMS.W3CDTF/OVERHEIDop.jaargang">2026</meta:user-defined>
    <meta:user-defined meta:name="OVERHEIDop.publicationIssue">393913</meta:user-defined>
    <meta:user-defined meta:name="OVERHEIDop.GmbID/DC.identifier">gmb-2026-393913</meta:user-defined>
    <meta:user-defined meta:name="OVERHEIDop.versieInformatie"/>
  </office:meta>
</office:document-meta>
</file>