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 09-09 t/m 30-09-2026, Begoniastraat tegenover nr 6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09-09 t/m 30-09-2026 op het perceel Begoniastraat tegenover nr 6 te Heerenveen (17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39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3976</meta:user-defined>
    <dc:language>nl</dc:language>
    <meta:user-defined meta:name="OVERHEIDop.locatietype/OVERHEIDop.gebiedsmarkering">Vlak</meta:user-defined>
    <meta:user-defined meta:name="DC.title">AANVRAAG OMGEVINGSVERGUNNING, tijdelijk gebruik openbare ruimte 09-09 t/m 30-09-2026, Begoniastraat tegenover nr 6 te Heerenve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09</meta:user-defined>
    <meta:user-defined meta:name="OVERHEIDop.GmbID/DC.identifier">gmb-2026-393909</meta:user-defined>
    <meta:user-defined meta:name="OVERHEIDop.versieInformatie"/>
  </office:meta>
</office:document-meta>
</file>