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Vondelstraat 84 1054G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Het renoveren en vergroten van het pand, herstellen van de fundering en het splitsen van 1 woning naar 2 woningen.</text:p>
            <text:p text:style-name="common-al">Zaakadres: Vondelstraat 84 1054GN Amsterdam</text:p>
            <text:p text:style-name="common-al">Datum ontvangst: 15-07-2026</text:p>
            <text:p text:style-name="common-al">Zaaknummer: Z2026-031393</text:p>
            <text:p text:style-name="common-al">DSO-nummer: 2026071502014</text:p>
            <text:p text:style-name="last-al">Dit is een kennisgeving. Indien u belanghebbende bent, kunt later in de procedure bezwaar indienen. Misschien hebt u nog vragen. Neem dan contact met ons op via telefoonnummer 1402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93907</text:span><text:line-break/><text:date style:data-style-name="dag" text:fixed="true" text:date-value="2026-08-20"/><text:line-break/><text:date style:data-style-name="jaar" text:fixed="true" text:date-value="2026-08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3907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3907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Ams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6-031393</meta:user-defined>
    <meta:user-defined meta:name="DCTERMS.abstract">renoveren en vergroten van het pand, splitsen van 1 woning naar 2 woningen, herstellen van de fundering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Aanvraag omgevingsvergunning Vondelstraat 84 1054GN Amsterdam</meta:user-defined>
    <meta:user-defined meta:name="DCTERMS.W3CDTF/DCTERMS.available">2026-08-20</meta:user-defined>
    <meta:user-defined meta:name="DCTERMS.W3CDTF/OVERHEIDop.jaargang">2026</meta:user-defined>
    <meta:user-defined meta:name="OVERHEIDop.publicationIssue">393907</meta:user-defined>
    <meta:user-defined meta:name="OVERHEIDop.GmbID/DC.identifier">gmb-2026-393907</meta:user-defined>
    <meta:user-defined meta:name="OVERHEIDop.versieInformatie"/>
  </office:meta>
</office:document-meta>
</file>