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Oranje Nassaulaan 34, 2051HP Over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8 augustus 2026 een aanvraag omgevingsvergunning voor het wijzigen van de dakconstructie aan de voor-en achterzijde van de woning op het adres Oranje Nassaulaan 34, 2051HP Overveen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39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73</meta:user-defined>
    <meta:user-defined meta:name="DCTERMS.abstract">Betreft: aanvraag op het adres Oranje Nassaulaan 34, 2051HP Overveen voor Wijziging Dakconstructie  I  Woonhuis Oranje Nassaulaan 34 Overveen</meta:user-defined>
    <dc:language>nl</dc:language>
    <meta:user-defined meta:name="OVERHEIDop.locatietype/OVERHEIDop.gebiedsmarkering">Vlak</meta:user-defined>
    <meta:user-defined meta:name="DC.title">Aanvraag omgevingsvergunning voor Oranje Nassaulaan 34, 2051HP Over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06</meta:user-defined>
    <meta:user-defined meta:name="OVERHEIDop.GmbID/DC.identifier">gmb-2026-393906</meta:user-defined>
    <meta:user-defined meta:name="OVERHEIDop.versieInformatie"/>
  </office:meta>
</office:document-meta>
</file>