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wijzigen van het plaatsen van de carport (verleende omgevingsvergunning Z23701030), Doevelersteeg 13 7722JW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18 augustus 2026</text:span>
          </text:p>
            <text:p text:style-name="common-al">
            <text:span text:style-name="nadrukvet">Locatie:</text:span> Doevelersteeg 13 7722JW Dalfsen</text:p>
            <text:p text:style-name="common-al">
            <text:span text:style-name="nadrukvet">Zaakomschrijving:</text:span> het wijzigen van het plaatsen van de carport (verleende omgevingsvergunning Z23701030)</text:p>
            <text:p text:style-name="common-al">
            <text:span text:style-name="nadrukvet">Zaaknummer:</text:span> 0148120194</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12019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12019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9389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48120194</meta:user-defined>
    <meta:user-defined meta:name="DCTERMS.abstract">het wijzigen van het plaatsen van de carport (verleende omgevingsvergunning Z23701030)</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het plaatsen van de carport (verleende omgevingsvergunning Z23701030), Doevelersteeg 13 7722JW Dalfsen</meta:user-defined>
    <meta:user-defined meta:name="DCTERMS.W3CDTF/DCTERMS.available">2026-08-25</meta:user-defined>
    <meta:user-defined meta:name="DCTERMS.W3CDTF/OVERHEIDop.jaargang">2026</meta:user-defined>
    <meta:user-defined meta:name="OVERHEIDop.publicationIssue">393891</meta:user-defined>
    <meta:user-defined meta:name="OVERHEIDop.GmbID/DC.identifier">gmb-2026-393891</meta:user-defined>
    <meta:user-defined meta:name="OVERHEIDop.versieInformatie"/>
  </office:meta>
</office:document-meta>
</file>