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28 augustus 2026 tot en met 1 september 2026 ter hoogte van Kraggeveenstraat 86, 1441MK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eft de gemeente een melding plaatsen container van 28 augustus 2026 tot en met 1 september 2026 ter hoogte van Kraggeveenstraat 86, 1441MK Purmerend ontvangen. De melding is geregistreerd onder zaaknummer Z2026-00003417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38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417</meta:user-defined>
    <meta:user-defined meta:name="DCTERMS.abstract">Betreft: melding op locatie Kraggeveenstraat tv nr 86, 1441MK Purmerend</meta:user-defined>
    <dc:language>nl</dc:language>
    <meta:user-defined meta:name="OVERHEIDop.locatietype/OVERHEIDop.gebiedsmarkering">Vlak</meta:user-defined>
    <meta:user-defined meta:name="DC.title">Melding plaatsen container van 28 augustus 2026 tot en met 1 september 2026 ter hoogte van Kraggeveenstraat 86, 1441MK Purmere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87</meta:user-defined>
    <meta:user-defined meta:name="OVERHEIDop.GmbID/DC.identifier">gmb-2026-393887</meta:user-defined>
    <meta:user-defined meta:name="OVERHEIDop.versieInformatie"/>
  </office:meta>
</office:document-meta>
</file>