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kappen van twee bomen, Van Sminiaweg 123 (nabij), Ald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kappen van twee bomen (gemeente), Van Sminiaweg 123 (nabij), Aldtsjerk</text:p>
            <text:p text:style-name="common-al">Zaaknummer: TZ2026-001947</text:p>
            <text:p text:style-name="common-al">Zaakadres: Van Sminiaweg 123 (nabij), Aldtsjerk</text:p>
            <text:p text:style-name="common-al">Omschrijving: het kappen van twee bomen (gemeente) </text:p>
            <text:p text:style-name="common-al">Datum ontvangst: 18-08-2026</text:p>
            <text:p text:style-name="last-al">Belanghebbenden kunnen hier kennis van nemen. Bezwaren kunnen pas op basis 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38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TZ2026-001947</meta:user-defined>
    <meta:user-defined meta:name="DCTERMS.abstract">18/8 AP / het kappen van twee bomen (gemeente) (12 okt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kappen van twee bomen, Van Sminiaweg 123 (nabij), Aldtsje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886</meta:user-defined>
    <meta:user-defined meta:name="OVERHEIDop.GmbID/DC.identifier">gmb-2026-393886</meta:user-defined>
    <meta:user-defined meta:name="OVERHEIDop.versieInformatie"/>
  </office:meta>
</office:document-meta>
</file>