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ngen beslistermijn - Molenstraat 68 en 68 A in Den 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hebben besloten de beslistermijn te verlengen met een termijn van 6 weken voor de volgende aanvraag:</text:p>
            <text:p text:style-name="common-al">(1791 DM) Molenstraat 68 en 68 A in Den Burg: zaaknummer 3780490 Het samenvoegen van Molenstraat 68 en Molenstraat 68 A. De uiterste beslisdatum wordt 24 september 2026.</text:p>
            <text:p text:style-name="last-al">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9387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7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7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80490</meta:user-defined>
    <dc:language>nl</dc:language>
    <meta:user-defined meta:name="OVERHEIDop.locatietype/OVERHEIDop.gebiedsmarkering">Adres</meta:user-defined>
    <meta:user-defined meta:name="DC.title">Omgevingsvergunning Verlengen beslistermijn - Molenstraat 68 en 68 A in Den Bur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3877</meta:user-defined>
    <meta:user-defined meta:name="OVERHEIDop.GmbID/DC.identifier">gmb-2026-393877</meta:user-defined>
    <meta:user-defined meta:name="OVERHEIDop.versieInformatie"/>
  </office:meta>
</office:document-meta>
</file>