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(voordeur en dakkapel) Boarnsterdyk 75, 8491 AT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oning (voordeur en dakkapel) op het perceel Boarnsterdyk 75, 8491 AT Akkrum van  (29-06-2026)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38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6.565653</meta:user-defined>
    <dc:language>nl</dc:language>
    <meta:user-defined meta:name="OVERHEIDop.locatietype/OVERHEIDop.gebiedsmarkering">Punt</meta:user-defined>
    <meta:user-defined meta:name="DC.title">VERLENGING BESLISTERMIJN AANVRAAG OMGEVINGSVERGUNNING, veranderen van een woning (voordeur en dakkapel) Boarnsterdyk 75, 8491 AT Akk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76</meta:user-defined>
    <meta:user-defined meta:name="OVERHEIDop.GmbID/DC.identifier">gmb-2026-393876</meta:user-defined>
    <meta:user-defined meta:name="OVERHEIDop.versieInformatie"/>
  </office:meta>
</office:document-meta>
</file>