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Leeghwatermarathon op 11-10-2026, langs de Westdijk (N244) tussen de Provincialeweg (N242) en de Zuiddijk , B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langs de Westdijk (N244) tussen de Provincialeweg (N242) en de Zuiddijk , Beemsterringvaart tussen De Meelzak (De Rijp) en Spijkerboor<text:span text:style-name="nadrukvet">; </text:span>het organiseren van Leeghwatermarathon op 11-10-2026</text:p>
            <text:p text:style-name="common-al">
            
          </text:p>
            <text:p text:style-name="common-al">Datum ontvangst: 17-08-2026</text:p>
            <text:p text:style-name="last-al">Zaaknummer: 0000140123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38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1231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lgemene plaatselijke verordening Aangevraagd: Evenementenvergunning, het organiseren van Leeghwatermarathon op 11-10-2026, langs de Westdijk (N244) tussen de Provincialeweg (N242) en de Zuiddijk , B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72</meta:user-defined>
    <meta:user-defined meta:name="OVERHEIDop.GmbID/DC.identifier">gmb-2026-393872</meta:user-defined>
    <meta:user-defined meta:name="OVERHEIDop.versieInformatie"/>
  </office:meta>
</office:document-meta>
</file>