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71617992i389851e5-4a03-44fc-903e-58f0365fc8bf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gehandicaptenparkeerplaats op kenteken, Bart van Hovestraat 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Bart van Hovestraat 3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Bart van Hovestraat 3 (parkeervaknummer 114951487713).</text:p>
              </text:list-item>
            </text:list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46.5mm" svg:height="109.9mm"><draw:image xlink:href="Pictures/Afbeelding1571617992i389851e5-4a03-44fc-903e-58f0365fc8bf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8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Bart van Hovestraat 3 - Bart van Hovestraat 3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Bart van Hovestraat 3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opheffen gehandicaptenparkeerplaats op kenteken, Bart van Hovestraat 3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64</meta:user-defined>
    <meta:user-defined meta:name="OVERHEIDop.GmbID/DC.identifier">gmb-2026-393864</meta:user-defined>
    <meta:user-defined meta:name="OVERHEIDop.versieInformatie"/>
  </office:meta>
</office:document-meta>
</file>