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vervangen van drie kozijnen op de eerste verdieping, Spoorlaan 2 in Krabbendijke</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vervangen van drie kozijnen op de eerste verdieping op locatie Spoorlaan 2 in Krabbendijke.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635.</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17 juni 2026. De gemeente Reimerswaal neemt daarover waarschijnlijk uiterlijk 12 augustus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93862</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62</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62</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635</meta:user-defined>
    <meta:user-defined meta:name="DCTERMS.abstract">Voor: het vervangen van drie kozijnen op de eerste verdieping. Locatie: Spoorlaan 2 in Krabbendijke. Datum ontvangst: 17 juni 2026.</meta:user-defined>
    <dc:language>nl</dc:language>
    <meta:user-defined meta:name="OVERHEIDop.locatietype/OVERHEIDop.gebiedsmarkering">Vlak</meta:user-defined>
    <meta:user-defined meta:name="DC.title">Ingediende aanvraag vergunning voor het vervangen van drie kozijnen op de eerste verdieping, Spoorlaan 2 in Krabbendijke</meta:user-defined>
    <meta:user-defined meta:name="DCTERMS.W3CDTF/DCTERMS.available">2026-08-20</meta:user-defined>
    <meta:user-defined meta:name="DCTERMS.W3CDTF/OVERHEIDop.jaargang">2026</meta:user-defined>
    <meta:user-defined meta:name="OVERHEIDop.publicationIssue">393862</meta:user-defined>
    <meta:user-defined meta:name="OVERHEIDop.GmbID/DC.identifier">gmb-2026-393862</meta:user-defined>
    <meta:user-defined meta:name="OVERHEIDop.versieInformatie"/>
  </office:meta>
</office:document-meta>
</file>