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Ruijslaan 92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AZ) Ruijslaan 92 in De Koog: zaaknummer 3801573 Het plaatsen van een overkapping achter terrein Ecomare (ontvangen op 7 augustus 2026): Bouwactiviteit (technisch). </text:p>
            <text:p text:style-name="last-al"> 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38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801573</meta:user-defined>
    <dc:language>nl</dc:language>
    <meta:user-defined meta:name="OVERHEIDop.locatietype/OVERHEIDop.gebiedsmarkering">Punt</meta:user-defined>
    <meta:user-defined meta:name="DC.title">Omgevingsvergunning Aangevraagd - Ruijslaan 92 in De Koo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858</meta:user-defined>
    <meta:user-defined meta:name="OVERHEIDop.GmbID/DC.identifier">gmb-2026-393858</meta:user-defined>
    <meta:user-defined meta:name="OVERHEIDop.versieInformatie"/>
  </office:meta>
</office:document-meta>
</file>