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 56, 6211CL Maastricht. Verlenging beslistermijn omgevingsvergunning, het aanbrengen van gevelreclame en het wijzigen van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4906</text:p>
            <text:p text:style-name="common-al">
            <text:span text:style-name="nadrukvet">Markt 56, 6211CL Maastricht</text:span>
          </text:p>
            <text:p text:style-name="common-al">
            <text:span text:style-name="nadrukvet">het aanbrengen van gevelreclame en het wijzigen van de gevel</text:span>
          </text:p>
            <text:p text:style-name="common-al"/>
            <text:p text:style-name="common-al">
            <text:span text:style-name="nadrukvet">Datum ontvangst aanvraag:</text:span> 14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38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4906</meta:user-defined>
    <dc:language>nl</dc:language>
    <meta:user-defined meta:name="OVERHEIDop.locatietype/OVERHEIDop.gebiedsmarkering">Punt</meta:user-defined>
    <meta:user-defined meta:name="DC.title">Markt 56, 6211CL Maastricht. Verlenging beslistermijn omgevingsvergunning, het aanbrengen van gevelreclame en het wijzigen van de gev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57</meta:user-defined>
    <meta:user-defined meta:name="OVERHEIDop.GmbID/DC.identifier">gmb-2026-393857</meta:user-defined>
    <meta:user-defined meta:name="OVERHEIDop.versieInformatie"/>
  </office:meta>
</office:document-meta>
</file>