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Oranjelaan 1, 3958XR Amerongen, vervangen voordeur en kozijn (RX2026-00001966, 1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Oranjelaan 1, 3958XR Amerongen, vervangen voordeur en kozijn (RX2026-00001966, 18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38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66</meta:user-defined>
    <meta:user-defined meta:name="DCTERMS.abstract">Oranjelaan 1, 3958XR Amerongen, vervangen voordeur en kozijn (RX2026-00001966, 18 augustus 2026)</meta:user-defined>
    <dc:language>nl</dc:language>
    <meta:user-defined meta:name="OVERHEIDop.locatietype/OVERHEIDop.gebiedsmarkering">Vlak</meta:user-defined>
    <meta:user-defined meta:name="DC.title">Gemeente Utrechtse Heuvelrug, verleende omgevingsvergunning - Oranjelaan 1, 3958XR Amerongen, vervangen voordeur en kozijn (RX2026-00001966, 18 augustus 2026)</meta:user-defined>
    <meta:user-defined meta:name="DCTERMS.W3CDTF/DCTERMS.available">2026-08-20</meta:user-defined>
    <meta:user-defined meta:name="DCTERMS.W3CDTF/OVERHEIDop.jaargang">2026</meta:user-defined>
    <meta:user-defined meta:name="OVERHEIDop.publicationIssue">393854</meta:user-defined>
    <meta:user-defined meta:name="OVERHEIDop.GmbID/DC.identifier">gmb-2026-393854</meta:user-defined>
    <meta:user-defined meta:name="OVERHEIDop.versieInformatie"/>
  </office:meta>
</office:document-meta>
</file>