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een dakkapel op het linker zijdakvlak op het perceel Slaagseweg 10, 3828 PK Hoog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dakkapel op het linker zijdakvlak op het perceel Slaagseweg 10, 3828 PK Hoogland</text:span>
          </text:p>
            <text:p text:style-name="common-al">De Gemeente Amersfoort heeft op 04-08-2026 een aanvraag voor een omgevingsvergunning ontvangen voor het plaatsen van een dakkapel op het linker zijdakvlak op het perceel Slaagseweg 10, 3828 PK Hoogland, met kenmerk CLZ-00039284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9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384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4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4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284</meta:user-defined>
    <dc:language>nl</dc:language>
    <meta:user-defined meta:name="OVERHEIDop.locatietype/OVERHEIDop.gebiedsmarkering">Punt</meta:user-defined>
    <meta:user-defined meta:name="DC.title">Ontvangen aanvraag omgevingsvergunning voor het plaatsen van een dakkapel op het linker zijdakvlak op het perceel Slaagseweg 10, 3828 PK Hoogla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48</meta:user-defined>
    <meta:user-defined meta:name="OVERHEIDop.GmbID/DC.identifier">gmb-2026-393848</meta:user-defined>
    <meta:user-defined meta:name="OVERHEIDop.versieInformatie"/>
  </office:meta>
</office:document-meta>
</file>