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laatsenondergrondsecontainerrestafvalia6c12c87-b249-4793-bac8-388ca6be361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1-1">
      <style:table-column-properties style:rel-column-width="50*"/>
    </style:style>
  </office:automatic-styles>
  <office:body>
    <office:text>
      <text:p text:style-name="new_page_staatscourant"/>
      <text:p text:style-name="single-kop-titel">Definitief plaatsingsbesluit: ondergrondse papier- en glascontainers</text:p>
      <text:section text:name="regeling_id1-3-2" text:style-name="regeling">
        <text:section text:name="aanhef_id1-3-2-1" text:style-name="aanhef">
          <text:section text:name="preambule_id1-3-2-1-1" text:style-name="preambule">
            <text:p text:style-name="al">Het college van burgemeester en wethouders van Gouda is van plan om op een locatie in Gouda een ondergrondse papiercontainer en een ondergrondse glascontainer te plaatsen.</text:p>
            <text:p text:style-name="al"/>
            <text:p text:style-name="al">Deze ondergrondse papier- &amp; glascontainers worden geplaatst voor bewoners in de buurt van de De La Reylaan. De dichtst bij zijnde ondergrondse containers voor glas en papier zit bij Klein Amerika. Om de afstand voor papier- en glasafval te verkleinen voor de bewoners is er besloten om t.h.v. De La Reylaan 45 een ondergrondse papier- &amp; glascontainer te plaatsen. </text:p>
            <text:p text:style-name="al"/>
            <text:p text:style-name="al">De redenen voor deze wijzigingen in de wijze van afvalinzameling worden nader gemotiveerd in het raadsmemo van 20 oktober 2020 (https://gouda.bestuurlijkeinformatie.nl/Reports/Document/baffe47b a4e0-47b4-a08c-dfd8c209b68e?documentId=5a56478f-2724-4a49-9643-dba371bb0304)</text:p>
            <text:p text:style-name="al"/>
            <text:p text:style-name="al">Bij het besluit van 3 maart 2020<text:note text:id="noot_id1-3-2-1-1-7-1" text:note-class="footnote"><text:note-citation text:label="1">1</text:note-citation><text:note-body><text:p text:style-name="noot.al">In te zien via: <text:a xlink:href="https://lokaleregelgeving.overheid.nl/CVDR638101" xlink:type="simple"><text:span text:style-name="nadrukondlijn">https://lokaleregelgeving.overheid.nl/CVDR638101</text:span></text:a></text:p></text:note-body></text:note> heeft het college beleidsregels vastgesteld voor de locatiekeuze voor containers voor huishoudelijk afval. In deze beleidsregels zijn criteria voor de keuze van de locatie van afvalcontainers vastgesteld. Op grond van deze criteria is dit aanwijsbesluit opgesteld voor de plaatsing van ondergrondse containers voor papier- en glasafval. </text:p>
            <text:p text:style-name="al"/>
            <text:p text:style-name="al">Het college heeft op grond van artikel 10.26, eerste lid, onder a, van de Wet milieubeheer en artikel 4, tweede lid, van de Afvalstoffenverordening Gouda 2011, besloten om de volgende locaties aan te wijzen. De locatie wordt aangeduid met het dichtstbijzijnde huisadres.</text:p>
            <text:p text:style-name="al"/>
            <text:p text:style-name="al">De gemeente heeft het voornemen om de volgende locatie aan te wijzen, met dichtstbijzijnde huisadres als locatie aanduiding:</text:p>
          </text:section>
        </text:section>
        <text:section text:name="regeling-tekst_id1-3-2-2" text:style-name="regeling-tekst">
          <text:section text:name="artikel_id1-3-2-2-1" text:style-name="artikel">
            <text:p text:style-name="artikel_kop_titel"><text:span text:style-name="artikel_kop_label"/> </text:p>
            <text:section text:name="table_id1-3-2-2-1-2" text:style-name="table">
              <text:p text:style-name="table_top"/>
              <table:table table:style-name="tgroup">
                <table:table-column table:style-name="id1-3-2-2-1-2-1-1"/>
                <table:table-row table:style-name="row">
                  <table:table-cell table:style-name="cell_frame_all" table:number-rows-spanned="1" table:number-columns-spanned="1">
                    <text:p text:style-name="table_al">
                      <text:span text:style-name="nadrukvet">Locatie / Adres </text:span>
                    </text:p>
                  </table:table-cell>
                </table:table-row>
                <table:table-row table:style-name="row">
                  <table:table-cell table:style-name="cell_frame_all" table:number-rows-spanned="1" table:number-columns-spanned="1">
                    <text:p text:style-name="table_al">De La Reylaan t.h.v. nr. 45 </text:p>
                  </table:table-cell>
                </table:table-row>
              </table:table>
              <text:p text:style-name="table_bottom"/>
            </text:section>
            <text:p text:style-name="al"/>
            <text:p text:style-name="al">
            <text:span text:style-name="nadrukvet">Procedure plaatsingsbesluit ondergrondse restafvalcontainers</text:span>
          </text:p>
            <text:p text:style-name="al">Voor de vaststelling van het plaatsingsbesluit ondergrondse (restafval)containers is in het kader van de Algemene inspraak- en participatieverordening de procedure als bedoeld in afdeling 3.4 van de Algemene wet bestuursrecht gevolgd. Dit betekent dat voor de procedure van het plaatsingsbesluit restafvalcontainers de volgende stappen zijn gezet: </text:p>
            <text:p text:style-name="al"/>
            <text:p text:style-name="al">
            <text:span text:style-name="nadrukondlijn">Zienswijzenronde </text:span>
          </text:p>
            <text:p text:style-name="al">Het ontwerp-plaatsingsbesluit ondergrondse restafvalcontainers heeft na publicatie in de Goudse Post gestaan en met ingang van 10 juni 2026 t/m 22 juli 2026 ter inzage gelegen. Gedurende deze termijn kon iedereen schriftelijk of mondeling bij de gemeente Gouda een zienswijze indienen.</text:p>
            <text:p text:style-name="al"/>
            <text:p text:style-name="al">
            <text:span text:style-name="nadrukondlijn">Vaststelling </text:span>
          </text:p>
            <text:p text:style-name="al">Er zijn geen zienswijzen binnengekomen.</text:p>
            <text:p text:style-name="al"/>
            <text:p text:style-name="al">
            <text:span text:style-name="nadrukvet">Beroep </text:span>
          </text:p>
            <text:p text:style-name="al">Als u het niet eens bent met dit besluit, en belanghebbende bent en een zienswijze heeft ingediend, kunt u op grond van de Algemene wet bestuursrecht binnen zes weken na de dag van bekendmaking van dit besluit, een gemotiveerd beroepschrift indienen bij de Raad van State, afdeling Bestuursrechtspraak, Postbus 20019, 2500 EA Den Haag. </text:p>
            <text:p text:style-name="al"/>
            <text:p text:style-name="al">Het indienen van een beroepschrift is overigens geen uitstel van de werking van dit besluit. Indien u op korte termijn wilt voorkomen dat wij uitvoering geven aan het besluit, dan kunt u de voorzieningenrechter van de Raad van State, afdeling Bestuursrechtspraak, Postbus 20019, 2500 EA Den Haag, vragen een voorlopige voorziening te treffen. Een verzoek om een voorlopige voorziening kunt u alleen indienen als u ook beroep hebt ingesteld. Bovendien moet er sprake zijn van een spoedeisend belang. </text:p>
            <text:p text:style-name="al"/>
            <text:p text:style-name="al">Voor de behandeling van zowel een beroepschrift als een verzoek tot het treffen van een voorlopige voorziening bent u griffierecht verschuldigd. De griffie van de Raad van State stuurt u voor de betaling daarvan een acceptgiro toe. U kunt ook digitaal beroep instellen. Ga hiervoor naar https://loket.raadvanstate.nl/digitaal-loket/.</text:p>
          </text:section>
        </text:section>
        <text:section text:name="regeling-sluiting_id1-3-2-3" text:style-name="regeling-sluiting">
          <text:section text:name="ondertekening_id1-3-2-3-1">
            <text:p><text:span text:style-name="functie">Namens het college van burgemeester en wethouders,</text:span></text:p>
          </text:section>
          <text:section text:name="ondertekening_id1-3-2-3-2">
            <text:p><text:span text:style-name="functie"/></text:p>
            <text:p><text:span text:style-name="functie">Mw. Marie-Jeanne Kleemans</text:span></text:p>
            <text:p><text:span text:style-name="functie">Afdelingshoofd Beheer Openbare Ruimte</text:span></text:p>
          </text:section>
        </text:section>
        <text:section text:name="bijlage_id1-3-2-4" text:style-name="bijlage">
          <text:p text:style-name="bijlage_top"/>
          <text:p text:style-name="hoofdstuk_kop"><text:span text:style-name="label">Bijlage:</text:span> <text:span text:style-name="nr"/> De La Reylaan 45</text:p>
          <text:p text:style-name="al"/>
          <text:p text:style-name="al">
          <draw:frame><draw:text-box><text:section text:name="plaatje_id1-3-2-4-3-1" text:style-name="plaatje">
            <text:p text:style-name="illustratie_id1-3-2-4-3-1-1"><draw:frame draw:style-name="illustratie_id1-3-2-4-3-1-1" text:anchor-type="paragraph" svg:width="120mm" svg:height="184.8mm"><draw:image xlink:href="Pictures/Plaatsenondergrondsecontainerrestafvalia6c12c87-b249-4793-bac8-388ca6be361a.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384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4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4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Gouda</meta:user-defined>
    <meta:user-defined meta:name="OVERHEID.Informatietype/DC.type">officiële publicatie</meta:user-defined>
    <meta:user-defined meta:name="OVERHEIDop.Rubriek/DC.type">ander besluit van algemene strekking</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DC.source">artikel 10.26, eerste lid, van de Wet milieubeheer]|[1.0:c:BWBR0003245&amp;artikel=10.26&amp;lid=1&amp;g=2026-08-01</meta:user-defined>
    <meta:user-defined meta:name="DC.source">artikel 4, tweede lid van de Afvalstoffenverordening Gouda 2011]|[https://lokaleregelgeving.overheid.nl/CVDR402618/4#paragraaf_n1_artikel_n4</meta:user-defined>
    <meta:user-defined meta:name="DCTERMS.alternative">Definitief plaatsingsbesluit: ondergrondse papier- en glascontainers</meta:user-defined>
    <dc:language>nl</dc:language>
    <meta:user-defined meta:name="OVERHEIDop.locatietype/OVERHEIDop.gebiedsmarkering">Adres</meta:user-defined>
    <meta:user-defined meta:name="DC.title">Definitief plaatsingsbesluit: ondergrondse papier- en glascontainers</meta:user-defined>
    <meta:user-defined meta:name="DCTERMS.W3CDTF/DCTERMS.available">2026-08-26</meta:user-defined>
    <meta:user-defined meta:name="DCTERMS.W3CDTF/OVERHEIDop.jaargang">2026</meta:user-defined>
    <meta:user-defined meta:name="OVERHEIDop.publicationIssue">393846</meta:user-defined>
    <meta:user-defined meta:name="OVERHEIDop.GmbID/DC.identifier">gmb-2026-393846</meta:user-defined>
    <meta:user-defined meta:name="OVERHEIDop.versieInformatie"/>
  </office:meta>
</office:document-meta>
</file>