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gen vergunningen APV en bijzondere wetten, Luchtmachtd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Luchtmachtdag </text:span>op 29 oktober 2026 van 12.30 uur tot 16.30 uur in Rijen, Rijksweg 121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9384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Ingekomen aanvragen vergunningen APV en bijzondere wetten, Luchtmachtda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44</meta:user-defined>
    <meta:user-defined meta:name="OVERHEIDop.GmbID/DC.identifier">gmb-2026-393844</meta:user-defined>
    <meta:user-defined meta:name="OVERHEIDop.versieInformatie"/>
  </office:meta>
</office:document-meta>
</file>