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plaatsen container 2,5 m Br. x 5 M L. x 1 m H. op parkeervak tegenover Lavendelstraat 27 Bergeijk van 20 augustus t/m 3 oktober 2026.</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vergunning APV-Bijzondere wet gegeven.</text:p>
            <text:p text:style-name="common-al">Zaaknummer: 17248049</text:p>
            <text:p text:style-name="common-al">Plaats/adres: Lavendelstraat 27 5571HM Bergeijk, [Bergeijk D 3186 ] Bergeijk D 3186</text:p>
            <text:p text:style-name="common-al">Omschrijving: plaatsen container 2,5 m Br. x 5 M L. x 1 m H. op parkeervak tegenover Lavendelstraat 27 Bergeijk van 20 augustus t/m 3 oktober 2026</text:p>
            <text:p text:style-name="common-al">Activiteit(en): Gebruik openbare ruimte</text:p>
            <text:p text:style-name="common-al">Het besluit is verstuurd op <text:span text:style-name="nadrukvet">18 augustus 2026</text:span>.</text:p>
            <text:p text:style-name="common-al"/>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stuurd en duurt 6 weken.</text:p>
            <text:p text:style-name="common-al">In uw bezwaarschrift moet staan:</text:p>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
            <text:span text:style-name="nadrukvet">Wilt u de beslissing op uw bezwaar niet afwachten?</text:span>
          </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9384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4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4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ijk</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7248049</meta:user-defined>
    <meta:user-defined meta:name="DCTERMS.abstract">plaatsen container 2,5 m Br. x 5 M L. x 1 m H. op parkeervak tegenover Lavendelstraat 27 Bergeijk van 20 augustus t/m 3 oktober 2026</meta:user-defined>
    <dc:language>nl</dc:language>
    <meta:user-defined meta:name="OVERHEIDop.locatietype/OVERHEIDop.gebiedsmarkering">Punt</meta:user-defined>
    <meta:user-defined meta:name="DC.title">Vergunning voor het plaatsen container 2,5 m Br. x 5 M L. x 1 m H. op parkeervak tegenover Lavendelstraat 27 Bergeijk van 20 augustus t/m 3 oktober 2026.</meta:user-defined>
    <meta:user-defined meta:name="DCTERMS.W3CDTF/DCTERMS.available">2026-08-20</meta:user-defined>
    <meta:user-defined meta:name="DCTERMS.W3CDTF/OVERHEIDop.jaargang">2026</meta:user-defined>
    <meta:user-defined meta:name="OVERHEIDop.publicationIssue">393843</meta:user-defined>
    <meta:user-defined meta:name="OVERHEIDop.GmbID/DC.identifier">gmb-2026-393843</meta:user-defined>
    <meta:user-defined meta:name="OVERHEIDop.versieInformatie"/>
  </office:meta>
</office:document-meta>
</file>