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br. van Doornelaan 128c, Horst (HOR01 O 1382), verleende Omgevingsvergunning (2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plaatsen van een transportverdeelstation voor verzwaring van het elektriciteitsnet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  <text:list-item text:style-override="id1-3-2-1-1-5-3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Ter inzage</text:span>
          </text:p>
            <text:p text:style-name="common-al">De stukken die betrekking hebben op deze publicatie liggen ter inzage met ingang van de dag na de publicatiedatum gedurende 6 weken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2 augustus 2026</text:span> een gemotiveerd bezwaarschrift indienen.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last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8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10830</meta:user-defined>
    <meta:user-defined meta:name="DCTERMS.abstract">Betreft: Beschikking op aanvraag op locatie Gebr. van Doornelaan 128c, Horst (HOR01 O 1382)</meta:user-defined>
    <dc:language>nl</dc:language>
    <meta:user-defined meta:name="DC.title">Gebr. van Doornelaan 128c, Horst (HOR01 O 1382), verleende Omgevingsvergunning (21 augustus 2026)</meta:user-defined>
    <meta:user-defined meta:name="OVERHEIDop.datumEindeReactietermijn">2026-10-02</meta:user-defined>
    <meta:user-defined meta:name="OVERHEIDop.terinzageleggingBG">https://jeleefomgeving.nl/inzien/809266660/2a8cb475-9603-435b-a8c6-3c5d06de1ca3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440</meta:user-defined>
    <meta:user-defined meta:name="OVERHEIDop.publicationIssue">393842</meta:user-defined>
    <meta:user-defined meta:name="OVERHEIDop.GmbID/DC.identifier">gmb-2026-393842</meta:user-defined>
    <meta:user-defined meta:name="OVERHEIDop.versieInformatie"/>
  </office:meta>
</office:document-meta>
</file>