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aanvraag omgevingsvergunning, het toevoegen van een  woning in cultuurhistorisch waardevolle Vlaamse schuur, Boschoven 4, 5111 XG Baarle-Nassau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Baarle-Nassau maken bekend dat zij op 17-08-2026 een aanvraag omgevingsvergunning hebben ontvangen voor het toevoegen van een  woning in cultuurhistorisch waardevolle Vlaamse schuur op het adres Boschoven 4, 5111 XG Baarle-Nassau (1188554)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Een publicatie van de ontvangen aanvraag omgevingsvergunning heeft een informatief karakter. U kunt pas zienswijze indienen of bezwaar maken als een besluit is genomen op een aanvraag. Dit besluit wordt ook gepubliceerd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 over deze aanvraag? Neem dan contact op met het klantcontactcentrum van onze gemeente, telefoon 088-3821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arle-Nassau</text:p>
            </table:table-cell>
            <table:table-cell office:value-type="string" table:style-name="header.C">
              <text:p text:style-name="headerright"><text:span text:style-name="nr">Nr. 39384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4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4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aarle-Nassau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arle-Nassau</meta:user-defined>
    <meta:user-defined meta:name="OVERHEID.Gemeente/OVERHEID.authority">Baarle-Nassau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188554</meta:user-defined>
    <dc:language>nl</dc:language>
    <meta:user-defined meta:name="OVERHEIDop.locatietype/OVERHEIDop.gebiedsmarkering">Punt</meta:user-defined>
    <meta:user-defined meta:name="DC.title">Ingekomen aanvraag omgevingsvergunning, het toevoegen van een  woning in cultuurhistorisch waardevolle Vlaamse schuur, Boschoven 4, 5111 XG Baarle-Nassau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840</meta:user-defined>
    <meta:user-defined meta:name="OVERHEIDop.GmbID/DC.identifier">gmb-2026-393840</meta:user-defined>
    <meta:user-defined meta:name="OVERHEIDop.versieInformatie"/>
  </office:meta>
</office:document-meta>
</file>