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16-07-2026 hebben wij een aanvraag reguliere omgevingsvergunning voor het bouwen van een woning met een bijgebouw op het adres Holtdijk 8 7475TC Markelo ontvangen. Deze aanvraag staat ingeschreven onder zaaknummer 0000110498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6-07-2026 hebben wij een aanvraag Omgevingsvergunning meervoudig (regulier) ontvangen. De aanvraag heeft betrekking op de onderde(e)l(en):</text:p>
            <text:p text:style-name="common-al"/>
            <text:p text:style-name="common-al">Omgevingsplanactiviteit bouwwerken, 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9383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83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4985</meta:user-defined>
    <meta:user-defined meta:name="DCTERMS.abstract">het bouwen van een woning met een bij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16-07-2026 hebben wij een aanvraag reguliere omgevingsvergunning voor het bouwen van een woning met een bijgebouw op het adres Holtdijk 8 7475TC Markelo ontvangen. Deze aanvraag staat ingeschreven onder zaaknummer 00001104985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835</meta:user-defined>
    <meta:user-defined meta:name="OVERHEIDop.GmbID/DC.identifier">gmb-2026-393835</meta:user-defined>
    <meta:user-defined meta:name="OVERHEIDop.versieInformatie"/>
  </office:meta>
</office:document-meta>
</file>