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Kinkerstraat 341-H 1053EW Amsterdam, Kinkerstraat 343-H 1053E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rstellen van de fundering en het aanpassen van de balkonconstructie</text:p>
            <text:p text:style-name="common-al">Besluit: verleend</text:p>
            <text:p text:style-name="common-al">Besluit verzonden op: 17-08-2026</text:p>
            <text:p text:style-name="common-al">Zaakadres: Kinkerstraat 341-H 1053EW Amsterdam, Kinkerstraat 343-H 1053EW Amsterdam</text:p>
            <text:p text:style-name="common-al">Zaaknummer: Z2026-022256</text:p>
            <text:p text:style-name="common-al">DSO-nummer: 202605210023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256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8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256</meta:user-defined>
    <meta:user-defined meta:name="DCTERMS.abstract">herstellen van de fundering en het aanpassen van de balkonconstructi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Kinkerstraat 341-H 1053EW Amsterdam, Kinkerstraat 343-H 1053E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34</meta:user-defined>
    <meta:user-defined meta:name="OVERHEIDop.GmbID/DC.identifier">gmb-2026-393834</meta:user-defined>
    <meta:user-defined meta:name="OVERHEIDop.versieInformatie"/>
  </office:meta>
</office:document-meta>
</file>