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wijzigen van bedrijfswoning en loods naar twee woningen, Bathseweg 27 en 29 in Rilland</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wijzigen van bedrijfswoning en loods naar twee woningen op locatie Bathseweg 27 en 29 in Rilland.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De aanvraag is geregistreerd onder zaaknummer Z2026-000689.</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8 juli 2026. De gemeente Reimerswaal neemt daarover waarschijnlijk uiterlijk 2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38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689</meta:user-defined>
    <meta:user-defined meta:name="DCTERMS.abstract">Voor: het wijzigen van bedrijfswoning en loods naar twee woningen. Locatie: Bathseweg 27 en 29 in Rilland. Datum ontvangst: 8 juli 2026.</meta:user-defined>
    <dc:language>nl</dc:language>
    <meta:user-defined meta:name="OVERHEIDop.locatietype/OVERHEIDop.gebiedsmarkering">Vlak</meta:user-defined>
    <meta:user-defined meta:name="DC.title">Ingediende aanvraag vergunning voor het wijzigen van bedrijfswoning en loods naar twee woningen, Bathseweg 27 en 29 in Rilland</meta:user-defined>
    <meta:user-defined meta:name="DCTERMS.W3CDTF/DCTERMS.available">2026-08-20</meta:user-defined>
    <meta:user-defined meta:name="DCTERMS.W3CDTF/OVERHEIDop.jaargang">2026</meta:user-defined>
    <meta:user-defined meta:name="OVERHEIDop.publicationIssue">393833</meta:user-defined>
    <meta:user-defined meta:name="OVERHEIDop.GmbID/DC.identifier">gmb-2026-393833</meta:user-defined>
    <meta:user-defined meta:name="OVERHEIDop.versieInformatie"/>
  </office:meta>
</office:document-meta>
</file>