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Bergpolderstraat 45A-01 3038KA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9-07-2026</text:span> een aanvraag voor een omgevingsvergunning, met kenmerk <text:span text:style-name="nadrukvet">Z2026-009988</text:span>/<text:span text:style-name="nadrukvet">2026071900099</text:span>, heeft ontvangen voor de Bouwactiviteit (technisch). <text:span text:style-name="nadrukcur">(Grondslag: Omgevingswet, artikel 5.1)</text:span></text:p>
            <text:p text:style-name="common-al">De aanvraag betreft het realiseren van een doorbraak tussen woonkamer en keuken op de locatie Bergpolderstraat 45A-01 3038KA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383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3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3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988</meta:user-defined>
    <meta:user-defined meta:name="DCTERMS.abstract">Het realiseren van een doorbraak tussen woonkamer en keuken op de locatie Bergpolderstraat 45A-0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Bergpolderstraat 45A-01 3038KA Rot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830</meta:user-defined>
    <meta:user-defined meta:name="OVERHEIDop.GmbID/DC.identifier">gmb-2026-393830</meta:user-defined>
    <meta:user-defined meta:name="OVERHEIDop.versieInformatie"/>
  </office:meta>
</office:document-meta>
</file>