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dichtmaken bestaande trapopening en plaatsen van een nieuwe zoldertrap in een nieuwe trapope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7573 </text:p>
            <text:p text:style-name="common-al"> Omschrijving: dichtmaken bestaande trapopening en plaatsen van een nieuwe zoldertrap in een nieuwe trapopen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Mirachstraat 14 5632CE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18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757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8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573</meta:user-defined>
    <meta:user-defined meta:name="DCTERMS.abstract">dichtmaken bestaande trapopening en plaatsen van een nieuwe zoldertrap in een nieuwe trapope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dichtmaken bestaande trapopening en plaatsen van een nieuwe zoldertrap in een nieuwe trapopening</meta:user-defined>
    <meta:user-defined meta:name="OVERHEIDop.datumEindeReactietermijn">2026-09-30</meta:user-defined>
    <meta:user-defined meta:name="OVERHEIDop.terinzageleggingBG">https://publicaties.eindhoven.nl/dossier/EHV-ZP2026-007573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28</meta:user-defined>
    <meta:user-defined meta:name="OVERHEIDop.GmbID/DC.identifier">gmb-2026-393828</meta:user-defined>
    <meta:user-defined meta:name="OVERHEIDop.versieInformatie"/>
  </office:meta>
</office:document-meta>
</file>