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Vennenbergweg 1 7722JE in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4-08-2026</text:p>
            <text:p text:style-name="common-al">
            <text:span text:style-name="nadrukvet">Locatie:</text:span> Vennenbergweg 1 in Dalfs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0148119564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4811956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382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alf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48119564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aanleggen van een gesloten bodemenergiesysteem, Vennenbergweg 1 7722JE in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826</meta:user-defined>
    <meta:user-defined meta:name="OVERHEIDop.GmbID/DC.identifier">gmb-2026-393826</meta:user-defined>
    <meta:user-defined meta:name="OVERHEIDop.versieInformatie"/>
  </office:meta>
</office:document-meta>
</file>