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Molenweg 5, 1851LG Heiloo, het veranderen van de draagconstructie van de woning, datum ontvangst 17 augustus 2026 (Z2026-000072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38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7218</meta:user-defined>
    <meta:user-defined meta:name="DCTERMS.abstract">Molenweg 5, 1851LG Heiloo, het veranderen van de draagconstructie van de woning, datum ontvangst 17 augustus 2026 (Z2026-00007218)</meta:user-defined>
    <dc:language>nl</dc:language>
    <meta:user-defined meta:name="OVERHEIDop.locatietype/OVERHEIDop.gebiedsmarkering">Vlak</meta:user-defined>
    <meta:user-defined meta:name="DC.title">Gemeente Heiloo, ontvangen aanvraag omgevingsvergunning, Molenweg 5, 1851LG Heiloo, het veranderen van de draagconstructie van de woning, datum ontvangst 17 augustus 2026 (Z2026-00007218)</meta:user-defined>
    <meta:user-defined meta:name="DCTERMS.W3CDTF/DCTERMS.available">2026-08-20</meta:user-defined>
    <meta:user-defined meta:name="DCTERMS.W3CDTF/OVERHEIDop.jaargang">2026</meta:user-defined>
    <meta:user-defined meta:name="OVERHEIDop.publicationIssue">393821</meta:user-defined>
    <meta:user-defined meta:name="OVERHEIDop.GmbID/DC.identifier">gmb-2026-393821</meta:user-defined>
    <meta:user-defined meta:name="OVERHEIDop.versieInformatie"/>
  </office:meta>
</office:document-meta>
</file>