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kappen van één boom, Gruttersdijk in Utrecht, GU-Z2026-006410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109</text:p>
            <text:p text:style-name="common-al">Toelichting: het kappen van één boom</text:p>
            <text:p text:style-name="common-al">Datum ontvangst aanvraag: 11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382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2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2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GU-Z2026-0064109</meta:user-defined>
    <meta:user-defined meta:name="DCTERMS.abstract">Toelichting: het kappen van één boom</meta:user-defined>
    <dc:language>nl</dc:language>
    <meta:user-defined meta:name="OVERHEIDop.locatietype/OVERHEIDop.gebiedsmarkering">Vlak</meta:user-defined>
    <meta:user-defined meta:name="DC.title">Aanvraag omgevingsvergunning, het kappen van één boom, Gruttersdijk in Utrecht, GU-Z2026-0064109</meta:user-defined>
    <meta:user-defined meta:name="OVERHEIDop.datumEindeReactietermijn">2026-10-06</meta:user-defined>
    <meta:user-defined meta:name="OVERHEIDop.terinzageleggingBG">https://jeleefomgeving.nl/inzien/002220647/a6fbe3f6-fd87-4343-bbf9-0b84bbc3223a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820</meta:user-defined>
    <meta:user-defined meta:name="OVERHEIDop.GmbID/DC.identifier">gmb-2026-393820</meta:user-defined>
    <meta:user-defined meta:name="OVERHEIDop.versieInformatie"/>
  </office:meta>
</office:document-meta>
</file>