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 - Schoonoordsingel 4 in Den 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de volgende aanvraag voor een omgevingsvergunning hebben ontvangen:</text:p>
            <text:p text:style-name="common-al">(1791 EM) Schoonoordsingel 4 in Den Burg: zaaknummer 3800301 Het bouwen van 3 appartementen (ontvangen op 4 augustus 2026): Omgevingsplanactiviteit.</text:p>
            <text:p text:style-name="last-al"> Tegen deze publicatie kunt u geen bezwaar maken. Bezwaren kunt u pas indienen als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9381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1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1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3800301</meta:user-defined>
    <dc:language>nl</dc:language>
    <meta:user-defined meta:name="OVERHEIDop.locatietype/OVERHEIDop.gebiedsmarkering">Adres</meta:user-defined>
    <meta:user-defined meta:name="DC.title">Omgevingsvergunning Aangevraagd - Schoonoordsingel 4 in Den Bur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3814</meta:user-defined>
    <meta:user-defined meta:name="OVERHEIDop.GmbID/DC.identifier">gmb-2026-393814</meta:user-defined>
    <meta:user-defined meta:name="OVERHEIDop.versieInformatie"/>
  </office:meta>
</office:document-meta>
</file>