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rsstraat 8 1078V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voordeur</text:p>
            <text:p text:style-name="common-al">Zaakadres: Niersstraat 8 1078VK Amsterdam</text:p>
            <text:p text:style-name="common-al">Datum ontvangst: 10-08-2026</text:p>
            <text:p text:style-name="common-al">Zaaknummer: Z2026-035540</text:p>
            <text:p text:style-name="common-al">DSO-nummer: 20260810013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8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540</meta:user-defined>
    <meta:user-defined meta:name="DCTERMS.abstract">vervangen van de voord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rsstraat 8 1078VK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10</meta:user-defined>
    <meta:user-defined meta:name="OVERHEIDop.GmbID/DC.identifier">gmb-2026-393810</meta:user-defined>
    <meta:user-defined meta:name="OVERHEIDop.versieInformatie"/>
  </office:meta>
</office:document-meta>
</file>