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EN – MOLENSTRAAT 1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Molenstraat 17 Vught, plaatsen van een dakkapel aan de achterzijde van de woning, Z26-311658.</text:p>
            <text:p text:style-name="common-al"/>
            <text:p text:style-name="common-al">De aanvraag is ontvangen op 18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8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EN – MOLENSTRAAT 17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803</meta:user-defined>
    <meta:user-defined meta:name="OVERHEIDop.GmbID/DC.identifier">gmb-2026-393803</meta:user-defined>
    <meta:user-defined meta:name="OVERHEIDop.versieInformatie"/>
  </office:meta>
</office:document-meta>
</file>