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Meyertebos 7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MG) Meyertebos 7 in Den Burg: zaaknummer 3798105 Het aanbrengen van logo en naam stickers op de voor- en achterzijde van de schuur (ontvangen op 29 juli 2026): Omgevingsplanactiviteit. 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7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8105</meta:user-defined>
    <dc:language>nl</dc:language>
    <meta:user-defined meta:name="OVERHEIDop.locatietype/OVERHEIDop.gebiedsmarkering">Adres</meta:user-defined>
    <meta:user-defined meta:name="DC.title">Omgevingsvergunning Aangevraagd - Meyertebos 7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798</meta:user-defined>
    <meta:user-defined meta:name="OVERHEIDop.GmbID/DC.identifier">gmb-2026-393798</meta:user-defined>
    <meta:user-defined meta:name="OVERHEIDop.versieInformatie"/>
  </office:meta>
</office:document-meta>
</file>